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/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Lijstalinea" style:list-style-name="LFO1" style:family="paragraph">
      <style:text-properties fo:font-size="18pt" style:font-size-asian="18pt" style:font-size-complex="18pt"/>
    </style:style>
    <style:style style:name="P3" style:parent-style-name="Lijstalinea" style:list-style-name="LFO1" style:family="paragraph">
      <style:text-properties fo:font-size="18pt" style:font-size-asian="18pt" style:font-size-complex="18pt"/>
    </style:style>
    <style:style style:name="P4" style:parent-style-name="Lijstalinea" style:list-style-name="LFO1" style:family="paragraph">
      <style:text-properties fo:font-size="18pt" style:font-size-asian="18pt" style:font-size-complex="18pt"/>
    </style:style>
    <style:style style:name="P5" style:parent-style-name="Lijstalinea" style:list-style-name="LFO1" style:family="paragraph">
      <style:text-properties fo:font-size="18pt" style:font-size-asian="18pt" style:font-size-complex="18pt"/>
    </style:style>
    <style:style style:name="P6" style:parent-style-name="Lijstalinea" style:list-style-name="LFO1" style:family="paragraph">
      <style:text-properties fo:font-size="18pt" style:font-size-asian="18pt" style:font-size-complex="18pt"/>
    </style:style>
    <style:style style:name="P7" style:parent-style-name="Lijstalinea" style:list-style-name="LFO1" style:family="paragraph">
      <style:text-properties fo:font-size="18pt" style:font-size-asian="18pt" style:font-size-complex="18pt"/>
    </style:style>
    <style:style style:name="P8" style:parent-style-name="Lijstalinea" style:list-style-name="LFO1" style:family="paragraph">
      <style:text-properties fo:font-size="18pt" style:font-size-asian="18pt" style:font-size-complex="18pt"/>
    </style:style>
    <style:style style:name="P9" style:parent-style-name="Lijstalinea" style:list-style-name="LFO1" style:family="paragraph">
      <style:text-properties fo:font-size="18pt" style:font-size-asian="18pt" style:font-size-complex="18pt"/>
    </style:style>
    <style:style style:name="P10" style:parent-style-name="Lijstalinea" style:list-style-name="LFO1" style:family="paragraph">
      <style:text-properties fo:font-size="18pt" style:font-size-asian="18pt" style:font-size-complex="18pt"/>
    </style:style>
    <style:style style:name="P11" style:parent-style-name="Lijstalinea" style:family="paragraph">
      <style:text-properties fo:font-size="18pt" style:font-size-asian="18pt" style:font-size-complex="18pt"/>
    </style:style>
    <style:style style:name="P12" style:parent-style-name="Lijstalinea" style:family="paragraph">
      <style:text-properties fo:font-size="18pt" style:font-size-asian="18pt" style:font-size-complex="18pt"/>
    </style:style>
    <style:style style:name="T13" style:parent-style-name="Standaardalinea-lettertype" style:family="text">
      <style:text-properties fo:font-size="18pt" style:font-size-asian="18pt" style:font-size-complex="18pt"/>
    </style:style>
  </office:automatic-styles>
  <office:body>
    <office:text text:use-soft-page-breaks="true">
      <text:p text:style-name="P1">Uitslag Koers 1 Verrebroek 55+</text:p>
      <text:list text:style-name="LFO1" text:continue-numbering="true">
        <text:list-item>
          <text:p text:style-name="P2">Nr 21 Reniers Kristof</text:p>
        </text:list-item>
        <text:list-item>
          <text:p text:style-name="P3">Nr 15 Heyvaert Bart</text:p>
        </text:list-item>
        <text:list-item>
          <text:p text:style-name="P4">Nr 25 Verbesselt Timo</text:p>
        </text:list-item>
        <text:list-item>
          <text:p text:style-name="P5">Nr 133 Brijs Gert</text:p>
        </text:list-item>
        <text:list-item>
          <text:p text:style-name="P6">Nr 9 De Wannemaeker Filip</text:p>
        </text:list-item>
        <text:list-item>
          <text:p text:style-name="P7">Nr 11 Maes Nic</text:p>
        </text:list-item>
        <text:list-item>
          <text:p text:style-name="P8">Nr 134 Van Mol Bart<text:s/></text:p>
        </text:list-item>
        <text:list-item>
          <text:p text:style-name="P9">Nr 17 Van Den Abeele Gunther</text:p>
        </text:list-item>
        <text:list-item>
          <text:p text:style-name="P10">Nr 13 Van Hecke Tiago</text:p>
        </text:list-item>
      </text:list>
      <text:p text:style-name="P11">Nr 12<text:s/>Schollaert Carlo</text:p>
      <text:p text:style-name="P12">Nr 1 Fets Benny</text:p>
      <text:p text:style-name="Lijstalinea"><text:span text:style-name="T13">Nr 4 De Taeye Niek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BE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vy briessinck</meta:initial-creator>
    <dc:creator>davy briessinck</dc:creator>
    <meta:creation-date>2026-08-29T19:57:00Z</meta:creation-date>
    <dc:date>2026-08-29T20:06:00Z</dc:date>
    <meta:template xlink:href="Normal" xlink:type="simple"/>
    <meta:editing-cycles>3</meta:editing-cycles>
    <meta:editing-duration>PT480S</meta:editing-duration>
    <meta:document-statistic meta:page-count="1" meta:paragraph-count="1" meta:word-count="43" meta:character-count="283" meta:row-count="2" meta:non-whitespace-character-count="241"/>
  </office:meta>
</office:document-meta>
</file>