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Standaard" style:family="paragraph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3" style:parent-style-name="Lijstalinea" style:list-style-name="LFO1" style:family="paragraph">
      <style:text-properties fo:font-size="18pt" style:font-size-asian="18pt" style:font-size-complex="18pt"/>
    </style:style>
    <style:style style:name="P4" style:parent-style-name="Lijstalinea" style:list-style-name="LFO1" style:family="paragraph">
      <style:text-properties fo:font-size="18pt" style:font-size-asian="18pt" style:font-size-complex="18pt"/>
    </style:style>
    <style:style style:name="P5" style:parent-style-name="Lijstalinea" style:list-style-name="LFO1" style:family="paragraph">
      <style:text-properties fo:font-size="18pt" style:font-size-asian="18pt" style:font-size-complex="18pt"/>
    </style:style>
    <style:style style:name="P6" style:parent-style-name="Lijstalinea" style:list-style-name="LFO1" style:family="paragraph">
      <style:text-properties fo:font-size="18pt" style:font-size-asian="18pt" style:font-size-complex="18pt"/>
    </style:style>
    <style:style style:name="P7" style:parent-style-name="Lijstalinea" style:list-style-name="LFO1" style:family="paragraph">
      <style:text-properties fo:font-size="18pt" style:font-size-asian="18pt" style:font-size-complex="18pt"/>
    </style:style>
    <style:style style:name="P8" style:parent-style-name="Lijstalinea" style:list-style-name="LFO1" style:family="paragraph">
      <style:text-properties fo:font-size="18pt" style:font-size-asian="18pt" style:font-size-complex="18pt"/>
    </style:style>
    <style:style style:name="P9" style:parent-style-name="Lijstalinea" style:list-style-name="LFO1" style:family="paragraph">
      <style:text-properties fo:font-size="18pt" style:font-size-asian="18pt" style:font-size-complex="18pt"/>
    </style:style>
    <style:style style:name="P10" style:parent-style-name="Lijstalinea" style:list-style-name="LFO1" style:family="paragraph">
      <style:text-properties fo:font-size="18pt" style:font-size-asian="18pt" style:font-size-complex="18pt"/>
    </style:style>
    <style:style style:name="P11" style:parent-style-name="Lijstalinea" style:list-style-name="LFO1" style:family="paragraph">
      <style:text-properties fo:font-size="18pt" style:font-size-asian="18pt" style:font-size-complex="18pt"/>
    </style:style>
    <style:style style:name="P12" style:parent-style-name="Lijstalinea" style:list-style-name="LFO1" style:family="paragraph">
      <style:text-properties fo:font-size="18pt" style:font-size-asian="18pt" style:font-size-complex="18pt"/>
    </style:style>
    <style:style style:name="P13" style:parent-style-name="Lijstalinea" style:list-style-name="LFO1" style:family="paragraph">
      <style:text-properties fo:font-size="18pt" style:font-size-asian="18pt" style:font-size-complex="18pt"/>
    </style:style>
    <style:style style:name="P14" style:parent-style-name="Lijstalinea" style:list-style-name="LFO1" style:family="paragraph">
      <style:text-properties fo:font-size="18pt" style:font-size-asian="18pt" style:font-size-complex="18pt"/>
    </style:style>
    <style:style style:name="P15" style:parent-style-name="Lijstalinea" style:list-style-name="LFO1" style:family="paragraph">
      <style:text-properties fo:font-size="18pt" style:font-size-asian="18pt" style:font-size-complex="18pt"/>
    </style:style>
    <style:style style:name="P16" style:parent-style-name="Lijstalinea" style:list-style-name="LFO1" style:family="paragraph">
      <style:text-properties fo:font-size="18pt" style:font-size-asian="18pt" style:font-size-complex="18pt"/>
    </style:style>
    <style:style style:name="P17" style:parent-style-name="Lijstalinea" style:list-style-name="LFO1" style:family="paragraph">
      <style:text-properties fo:font-size="18pt" style:font-size-asian="18pt" style:font-size-complex="18pt"/>
    </style:style>
    <style:style style:name="P18" style:parent-style-name="Lijstalinea" style:list-style-name="LFO1" style:family="paragraph">
      <style:text-properties fo:font-size="18pt" style:font-size-asian="18pt" style:font-size-complex="18pt"/>
    </style:style>
    <style:style style:name="P19" style:parent-style-name="Lijstalinea" style:list-style-name="LFO1" style:family="paragraph">
      <style:text-properties fo:font-size="18pt" style:font-size-asian="18pt" style:font-size-complex="18pt"/>
    </style:style>
    <style:style style:name="P20" style:parent-style-name="Lijstalinea" style:list-style-name="LFO1" style:family="paragraph">
      <style:text-properties fo:font-size="18pt" style:font-size-asian="18pt" style:font-size-complex="18pt"/>
    </style:style>
    <style:style style:name="P21" style:parent-style-name="Lijstalinea" style:list-style-name="LFO1" style:family="paragraph">
      <style:text-properties fo:font-size="18pt" style:font-size-asian="18pt" style:font-size-complex="18pt"/>
    </style:style>
    <style:style style:name="P22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23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4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5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6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7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8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29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30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31" style:parent-style-name="Lijstalinea" style:family="paragraph">
      <style:paragraph-properties fo:margin-left="0.8409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32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33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34" style:parent-style-name="Lijstalinea" style:family="paragraph">
      <style:paragraph-properties fo:margin-left="0.8409in">
        <style:tab-stops/>
      </style:paragraph-properties>
    </style:style>
    <style:style style:name="T35" style:parent-style-name="Standaardalinea-lettertype" style:family="text">
      <style:text-properties fo:font-size="18pt" style:font-size-asian="18pt" style:font-size-complex="18pt"/>
    </style:style>
    <style:style style:name="T36" style:parent-style-name="Standaardalinea-lettertype" style:family="text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T37" style:parent-style-name="Standaardalinea-lettertype" style:family="text">
      <style:text-properties fo:font-size="18pt" style:font-size-asian="18pt" style:font-size-complex="18pt"/>
    </style:style>
    <style:style style:name="P38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39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40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41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42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  <style:style style:name="P43" style:parent-style-name="Lijstalinea" style:family="paragraph">
      <style:paragraph-properties fo:margin-left="0.8409in">
        <style:tab-stops/>
      </style:paragraph-properties>
      <style:text-properties fo:font-size="18pt" style:font-size-asian="18pt" style:font-size-complex="18pt"/>
    </style:style>
  </office:automatic-styles>
  <office:body>
    <office:text text:use-soft-page-breaks="true">
      <text:p text:style-name="P1">Uitslag Koers 2 Verrebroek Toeristen</text:p>
      <text:p text:style-name="P2"/>
      <text:list text:style-name="LFO1" text:continue-numbering="true">
        <text:list-item>
          <text:p text:style-name="P3">Nr 34 Vermeulen Koen</text:p>
        </text:list-item>
        <text:list-item>
          <text:p text:style-name="P4">Nr 44 Strybos Sam</text:p>
        </text:list-item>
        <text:list-item>
          <text:p text:style-name="P5">Nr 49 De sutter Maxime</text:p>
        </text:list-item>
        <text:list-item>
          <text:p text:style-name="P6">Nr 27 Van Lier Gunther</text:p>
        </text:list-item>
        <text:list-item>
          <text:p text:style-name="P7">Nr 48 Rooseleers Shane</text:p>
        </text:list-item>
        <text:list-item>
          <text:p text:style-name="P8">Nr 40 Thoubast Jeff</text:p>
        </text:list-item>
        <text:list-item>
          <text:p text:style-name="P9">Nr 28 Sprangers Yannick</text:p>
        </text:list-item>
        <text:list-item>
          <text:p text:style-name="P10">Nr 33 Brijs Jasper</text:p>
        </text:list-item>
        <text:list-item>
          <text:p text:style-name="P11">Nr 39 Coone Jelle</text:p>
        </text:list-item>
        <text:list-item>
          <text:p text:style-name="P12">Nr 45 Vermeulen Cel</text:p>
        </text:list-item>
        <text:list-item>
          <text:p text:style-name="P13">Nr 43 Bogaert Sam</text:p>
        </text:list-item>
        <text:list-item>
          <text:p text:style-name="P14">Nr 36 Raats Jens</text:p>
        </text:list-item>
        <text:list-item>
          <text:p text:style-name="P15">Nr 29 De Weert Roy</text:p>
        </text:list-item>
        <text:list-item>
          <text:p text:style-name="P16">Nr 42 Jansen Davey</text:p>
        </text:list-item>
        <text:list-item>
          <text:p text:style-name="P17">Nr 13 Mijnsbergen Dennis</text:p>
        </text:list-item>
        <text:list-item>
          <text:p text:style-name="P18">Nr 47 Creve Stijn</text:p>
        </text:list-item>
        <text:list-item>
          <text:p text:style-name="P19">Nr 30 Colman Jeroen<text:s/></text:p>
        </text:list-item>
        <text:list-item>
          <text:p text:style-name="P20">Nr 37 Suykerbuyk Ben</text:p>
        </text:list-item>
        <text:list-item>
          <text:p text:style-name="P21">Nr 46 Buijnsters Bart</text:p>
        </text:list-item>
      </text:list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Uitslag<text:s/>Koers 2 Verrebroek 40+</text:p>
      <text:p text:style-name="P31"/>
      <text:p text:style-name="P32">1. Nr 32 Smet Guy</text:p>
      <text:p text:style-name="P33">2. Nr 41 Sterck Gunther<text:s/></text:p>
      <text:p text:style-name="P34"><text:span text:style-name="T35">3.</text:span><text:span text:style-name="T36"><text:s/></text:span><text:span text:style-name="T37">Nr 31 Wielfaert Kristof</text:span></text:p>
      <text:p text:style-name="P38">4. Nr 38 Van Moer Philip</text:p>
      <text:p text:style-name="P39">5. nr 18 <text:s/>Savat Nico</text:p>
      <text:p text:style-name="P40">6. Nr 26 Van Osselaer Tommy</text:p>
      <text:p text:style-name="P41">7. Nr 35 Nys Mattias</text:p>
      <text:p text:style-name="P42">8. Nr 25 Van Gaveren Gunther<text:s/></text:p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nl" fo:country="BE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avy briessinck</meta:initial-creator>
    <dc:creator>davy briessinck</dc:creator>
    <meta:creation-date>2026-08-29T20:06:00Z</meta:creation-date>
    <dc:date>2026-08-29T20:24:00Z</dc:date>
    <meta:template xlink:href="Normal" xlink:type="simple"/>
    <meta:editing-cycles>1</meta:editing-cycles>
    <meta:editing-duration>PT1080S</meta:editing-duration>
    <meta:document-statistic meta:page-count="2" meta:paragraph-count="1" meta:word-count="102" meta:character-count="662" meta:row-count="4" meta:non-whitespace-character-count="561"/>
  </office:meta>
</office:document-meta>
</file>